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00000001D586C03AD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oogle" svg:font-family="Google"/>
    <style:font-face style:name="Google Sans" svg:font-family="'Google Sans', sans-serif"/>
    <style:font-face style:name="Google Sans Text" svg:font-family="'Google Sans Text', sans-serif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Lucida Sans Unicode1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heerElegance" svg:font-family="SheerElegance, 'Courier New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WW-Título" style:master-page-name="Standard">
      <style:paragraph-properties style:page-number="auto"/>
      <style:text-properties style:font-name="Google" fo:font-size="11pt" fo:language="zxx" fo:country="none" style:font-size-asian="11pt" style:language-asian="zxx" style:country-asian="none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Google Sans Text" fo:font-size="16pt" fo:language="pt" fo:country="PT" style:font-size-asian="16pt"/>
    </style:style>
    <style:style style:name="P3" style:family="paragraph" style:parent-style-name="Standard">
      <style:paragraph-properties fo:text-align="center" style:justify-single-word="false"/>
      <style:text-properties style:font-name="Google Sans Text" fo:font-size="16pt" fo:language="pt" fo:country="PT" officeooo:rsid="01506a45" officeooo:paragraph-rsid="01506a45" style:font-size-asian="16pt"/>
    </style:style>
    <style:style style:name="P4" style:family="paragraph" style:parent-style-name="WW-Título">
      <style:text-properties style:font-name="Google" fo:font-size="11pt" style:font-size-asian="11pt" style:font-size-complex="11pt"/>
    </style:style>
    <style:style style:name="P5" style:family="paragraph" style:parent-style-name="WW-Título">
      <style:text-properties style:font-name="Google" fo:font-size="11pt" fo:language="zxx" fo:country="none" style:font-size-asian="11pt" style:language-asian="zxx" style:country-asian="none" style:font-size-complex="11pt"/>
    </style:style>
    <style:style style:name="P6" style:family="paragraph" style:parent-style-name="WW-Título1">
      <style:paragraph-properties fo:text-align="start" style:justify-single-word="false"/>
      <style:text-properties style:font-name="Google" fo:font-size="11pt" officeooo:paragraph-rsid="016d1b17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Google" fo:font-size="11pt" fo:font-weight="bold" officeooo:paragraph-rsid="00400f60" style:font-size-asian="11pt" style:font-weight-asian="bold" style:font-name-complex="Bookman Old Style" style:font-size-complex="11pt" style:font-weight-complex="bold"/>
    </style:style>
    <style:style style:name="P8" style:family="paragraph" style:parent-style-name="Heading_20_1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officeooo:paragraph-rsid="017d17eb" style:text-blinking="false" fo:background-color="transparent" style:font-size-asian="11pt" style:font-size-complex="11pt"/>
    </style:style>
    <style:style style:name="P9" style:family="paragraph" style:parent-style-name="Heading_20_1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color="#1f1f1f" loext:opacity="100%" style:font-name="Google" fo:font-size="11pt" fo:font-weight="normal" officeooo:rsid="015c17ea" officeooo:paragraph-rsid="017d17eb" style:font-size-asian="11pt" style:font-size-complex="11pt" style:font-weight-complex="bold"/>
    </style:style>
    <style:style style:name="P10" style:family="paragraph" style:parent-style-name="Text_20_body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style:text-blinking="false" fo:background-color="transparent" style:font-size-asian="11pt" style:font-size-complex="11pt" style:font-weight-complex="bold"/>
    </style:style>
    <style:style style:name="P11" style:family="paragraph" style:parent-style-name="Text_20_body">
      <loext:graphic-properties draw:fill-color="#ffffff"/>
      <style:paragraph-properties fo:margin-top="0cm" fo:margin-bottom="0.499cm" style:contextual-spacing="false" fo:line-height="115%" fo:orphans="0" fo:widows="0" style:join-border="false"/>
      <style:text-properties fo:color="#1f1f1f" loext:opacity="100%" style:font-name="Google" fo:font-size="11pt" fo:font-weight="normal" officeooo:rsid="015c17ea" style:font-size-asian="11pt" style:font-size-complex="11pt" style:font-weight-complex="bold"/>
    </style:style>
    <style:style style:name="P12" style:family="paragraph" style:parent-style-name="Heading_20_2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style:text-blinking="false" fo:background-color="transparent" style:font-size-asian="11pt" style:font-size-complex="11pt" style:font-weight-complex="bold"/>
    </style:style>
    <style:style style:name="P13" style:family="paragraph" style:parent-style-name="Standard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style:text-blinking="false" fo:background-color="transparent" style:font-size-asian="11pt" style:font-size-complex="11pt" style:font-weight-complex="bold"/>
    </style:style>
    <style:style style:name="P14" style:family="paragraph" style:parent-style-name="Text_20_body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color="#1f1f1f" loext:opacity="100%" style:font-name="Google" fo:font-size="11pt" fo:font-weight="normal" officeooo:rsid="015c17ea" style:font-size-asian="11pt" style:font-size-complex="11pt" style:font-weight-complex="bold"/>
    </style:style>
    <style:style style:name="P15" style:family="paragraph" style:parent-style-name="Heading_20_2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color="#1f1f1f" loext:opacity="100%" style:font-name="Google Sans" fo:font-size="11pt" fo:font-weight="bold" officeooo:rsid="015c17ea" style:font-size-asian="11pt" style:font-size-complex="11pt" style:font-weight-complex="bold"/>
    </style:style>
    <style:style style:name="P16" style:family="paragraph" style:parent-style-name="Text_20_body">
      <loext:graphic-properties draw:fill-color="#ffffff"/>
      <style:paragraph-properties fo:margin-left="0.847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color="#1f1f1f" loext:opacity="100%" style:font-name="Google" fo:font-size="11pt" fo:font-weight="normal" officeooo:rsid="015c17ea" style:font-size-asian="11pt" style:font-size-complex="11pt" style:font-weight-complex="bold"/>
    </style:style>
    <style:style style:name="P17" style:family="paragraph" style:parent-style-name="Heading_20_3">
      <loext:graphic-properties draw:fill-color="#ffffff"/>
      <style:paragraph-properties fo:margin-left="0cm" fo:margin-right="0cm" fo:margin-top="0cm" fo:margin-bottom="0.423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style:text-blinking="false" fo:background-color="transparent" style:font-size-asian="11pt" style:font-size-complex="11pt" style:font-weight-complex="bold"/>
    </style:style>
    <style:style style:name="P18" style:family="paragraph" style:parent-style-name="Text_20_body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normal" officeooo:rsid="015c17ea" style:text-blinking="false" fo:background-color="transparent" style:font-size-asian="11pt" style:font-size-complex="11pt" style:font-weight-complex="bold"/>
    </style:style>
    <style:style style:name="P19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normal" officeooo:rsid="015c17ea" style:text-blinking="false" fo:background-color="transparent" style:font-size-asian="11pt" style:font-size-complex="11pt" style:font-weight-complex="bold"/>
    </style:style>
    <style:style style:name="P20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1" style:family="paragraph" style:parent-style-name="Text_20_body" style:list-style-name="L2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2" style:family="paragraph" style:parent-style-name="Text_20_body" style:list-style-name="L3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3" style:family="paragraph" style:parent-style-name="Text_20_body" style:list-style-name="L4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4" style:family="paragraph" style:parent-style-name="Heading_20_4">
      <loext:graphic-properties draw:fill-color="#ffffff"/>
      <style:paragraph-properties fo:margin-left="0cm" fo:margin-right="0cm" fo:margin-top="0cm" fo:margin-bottom="0.45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font-variant="normal" fo:text-transform="none" fo:color="#1f1f1f" loext:opacity="100%" style:text-line-through-style="none" style:text-line-through-type="none" style:font-name="Google Sans" fo:font-size="11pt" fo:font-style="normal" style:text-underline-style="none" fo:font-weight="bold" officeooo:rsid="015c17ea" style:text-blinking="false" fo:background-color="transparent" style:font-size-asian="11pt" style:font-size-complex="11pt"/>
    </style:style>
    <style:style style:name="P25" style:family="paragraph" style:parent-style-name="Text_20_body" style:list-style-name="L5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6" style:family="paragraph" style:parent-style-name="Text_20_body" style:list-style-name="L6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7" style:family="paragraph" style:parent-style-name="Text_20_body" style:list-style-name="L7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8" style:family="paragraph" style:parent-style-name="Text_20_body" style:list-style-name="L8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Arial2" fo:font-size="11pt" fo:font-style="normal" style:text-underline-style="none" fo:font-weight="normal" officeooo:rsid="015c17ea" style:text-blinking="false" style:font-size-asian="11pt" style:font-size-complex="11pt" style:font-weight-complex="bold"/>
    </style:style>
    <style:style style:name="P29" style:family="paragraph" style:parent-style-name="Text_20_body" style:list-style-name="L9">
      <loext:graphic-properties draw:fill="none"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fo:background-color="transparent" fo:padding="0cm" fo:border="none" style:writing-mode="lr-tb" style:join-border="false"/>
      <style:text-properties fo:font-variant="normal" fo:text-transform="none" fo:color="#000000" loext:opacity="100%" style:text-line-through-style="none" style:text-line-through-type="none" style:font-name="Google" fo:font-size="11pt" style:text-underline-style="none" fo:font-weight="normal" officeooo:rsid="015c17ea" style:text-blinking="false" style:font-size-asian="11pt" style:font-size-complex="11pt" style:font-weight-complex="bold"/>
    </style:style>
    <style:style style:name="P30" style:family="paragraph" style:parent-style-name="normal">
      <loext:graphic-properties draw:fill="none" draw:fill-color="#ffffff"/>
      <style:paragraph-properties fo:line-height="115%" fo:background-color="transparent" fo:padding="0cm" fo:border="none" style:shadow="none" style:join-border="false"/>
      <style:text-properties fo:color="#1f1f1f" loext:opacity="100%" style:font-name="Google" fo:font-size="11pt" fo:font-weight="normal" officeooo:rsid="015c17ea" officeooo:paragraph-rsid="0176ee10" style:font-size-asian="11pt" style:font-size-complex="11pt" style:font-weight-complex="bold"/>
    </style:style>
    <style:style style:name="T1" style:family="text">
      <style:text-properties fo:font-weight="bold" style:font-weight-asian="bold" style:font-name-complex="Bookman Old Style" style:font-weight-complex="bold"/>
    </style:style>
    <style:style style:name="T2" style:family="text">
      <style:text-properties fo:font-weight="bold" style:font-name-asian="Bookman Old Style" style:font-weight-asian="bold" style:font-name-complex="Bookman Old Style" style:font-weight-complex="bold"/>
    </style:style>
    <style:style style:name="T3" style:family="text">
      <style:text-properties style:use-window-font-color="true" loext:opacity="0%" fo:language="pt" fo:country="BR" fo:font-weight="bold" officeooo:rsid="0176ee10" style:font-name-asian="Bookman Old Style" style:language-asian="zh" style:country-asian="CN" style:font-weight-asian="bold" style:font-name-complex="Bookman Old Style" style:language-complex="ar" style:country-complex="SA" style:font-weight-complex="bold"/>
    </style:style>
    <style:style style:name="T4" style:family="text">
      <style:text-properties style:use-window-font-color="true" loext:opacity="0%" fo:language="pt" fo:country="BR" fo:font-weight="bold" officeooo:rsid="00f9cf5f" style:font-name-asian="Bookman Old Style" style:language-asian="zh" style:country-asian="CN" style:font-weight-asian="bold" style:font-name-complex="Bookman Old Style" style:language-complex="ar" style:country-complex="SA" style:font-weight-complex="bold"/>
    </style:style>
    <style:style style:name="T5" style:family="text">
      <style:text-properties style:use-window-font-color="true" loext:opacity="0%" fo:language="pt" fo:country="BR" fo:font-weight="bold" officeooo:rsid="012d9453" style:font-name-asian="Bookman Old Style" style:language-asian="zh" style:country-asian="CN" style:font-weight-asian="bold" style:font-name-complex="Bookman Old Style" style:language-complex="ar" style:country-complex="SA" style:font-weight-complex="bold"/>
    </style:style>
    <style:style style:name="T6" style:family="text">
      <style:text-properties style:use-window-font-color="true" loext:opacity="0%" fo:language="pt" fo:country="BR" fo:font-weight="bold" officeooo:rsid="0171eac5" style:font-name-asian="Bookman Old Style" style:language-asian="zh" style:country-asian="CN" style:font-weight-asian="bold" style:font-name-complex="Bookman Old Style" style:language-complex="ar" style:country-complex="SA" style:font-weight-complex="bold"/>
    </style:style>
    <style:style style:name="T7" style:family="text">
      <style:text-properties style:use-window-font-color="true" loext:opacity="0%" fo:language="pt" fo:country="BR" fo:font-weight="bold" officeooo:rsid="00f9cf5f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8" style:family="text">
      <style:text-properties style:use-window-font-color="true" loext:opacity="0%" fo:language="pt" fo:country="BR" fo:font-weight="bold" officeooo:rsid="014ec7c3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9" style:family="text">
      <style:text-properties fo:font-weight="bold" officeooo:rsid="007909e4" style:font-weight-asian="bold" style:font-name-complex="Bookman Old Style" style:font-weight-complex="bold"/>
    </style:style>
    <style:style style:name="T10" style:family="text">
      <style:text-properties fo:font-weight="bold" officeooo:rsid="017b1aae" style:font-name-asian="Bookman Old Style" style:font-weight-asian="bold" style:font-name-complex="Bookman Old Style" style:font-weight-complex="bold"/>
    </style:style>
    <style:style style:name="T11" style:family="text">
      <style:text-properties style:use-window-font-color="true" loext:opacity="0%" fo:language="pt" fo:country="BR" fo:font-weight="bold" officeooo:rsid="017b1aae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2" style:family="text">
      <style:text-properties style:use-window-font-color="true" loext:opacity="0%" fo:language="pt" fo:country="BR" fo:font-weight="bold" officeooo:rsid="017d17eb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3" style:family="text">
      <style:text-properties style:use-window-font-color="true" loext:opacity="0%" fo:language="pt" fo:country="BR" fo:font-weight="bold" officeooo:rsid="0122acec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4" style:family="text">
      <style:text-properties style:use-window-font-color="true" loext:opacity="0%" fo:language="pt" fo:country="BR" fo:font-weight="bold" officeooo:rsid="00d22dfa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5" style:family="text">
      <style:text-properties style:use-window-font-color="true" loext:opacity="0%" fo:language="pt" fo:country="BR" fo:font-weight="bold" officeooo:rsid="006fe26e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6" style:family="text">
      <style:text-properties style:use-window-font-color="true" loext:opacity="0%" fo:language="pt" fo:country="BR" fo:font-weight="bold" officeooo:rsid="003b8b64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7" style:family="text">
      <style:text-properties style:use-window-font-color="true" loext:opacity="0%" fo:language="pt" fo:country="BR" fo:font-weight="bold" officeooo:rsid="01506a45" style:font-name-asian="Times New Roman" style:language-asian="zh" style:country-asian="CN" style:font-weight-asian="bold" style:font-name-complex="Bookman Old Style" style:language-complex="ar" style:country-complex="SA" style:font-weight-complex="bold"/>
    </style:style>
    <style:style style:name="T18" style:family="text">
      <style:text-properties fo:font-variant="normal" fo:text-transform="none" style:text-line-through-style="none" style:text-line-through-type="none" style:font-name="Google Sans" fo:font-style="normal" style:text-underline-style="none" style:text-blinking="false" fo:background-color="transparent" loext:char-shading-value="0"/>
    </style:style>
    <style:style style:name="T19" style:family="text">
      <style:text-properties fo:font-variant="normal" fo:text-transform="none" style:text-line-through-style="none" style:text-line-through-type="none" style:font-name="Google Sans" fo:font-style="normal" style:text-underline-style="none" fo:font-weight="bold" style:text-blinking="false" fo:background-color="transparent" loext:char-shading-value="0"/>
    </style:style>
    <style:style style:name="T20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21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22" style:family="text">
      <style:text-properties style:font-name="Google" fo:font-weight="normal"/>
    </style:style>
    <style:style style:name="T23" style:family="text">
      <style:text-properties fo:font-variant="normal" fo:text-transform="none" style:text-line-through-style="none" style:text-line-through-type="none" style:text-underline-style="none" style:text-blinking="false" fo:background-color="#ffffff" loext:char-shading-value="0"/>
    </style:style>
    <style:style style:name="T24" style:family="text">
      <style:text-properties fo:font-variant="normal" fo:text-transform="none" style:text-line-through-style="none" style:text-line-through-type="none" style:font-name="Google Sans" fo:font-style="normal" style:text-underline-style="none" style:text-blinking="false" fo:background-color="#ffffff" loext:char-shading-value="0"/>
    </style:style>
    <style:style style:name="T25" style:family="text">
      <style:text-properties fo:color="#1f1f1f" loext:opacity="100%" style:font-name="Google Sans" fo:background-color="transparent" loext:char-shading-value="0"/>
    </style:style>
    <style:style style:name="T26" style:family="text">
      <style:text-properties fo:color="#1f1f1f" loext:opacity="100%" style:font-name="Google Sans" fo:font-weight="bold" fo:background-color="transparent" loext:char-shading-value="0"/>
    </style:style>
    <style:style style:name="T27" style:family="text">
      <style:text-properties fo:color="#1f1f1f" loext:opacity="100%" fo:background-color="transparent" loext:char-shading-value="0"/>
    </style:style>
    <style:style style:name="T28" style:family="text">
      <style:text-properties fo:color="#1f1f1f" loext:opacity="100%" style:font-name="Google Sans" fo:font-style="italic" fo:background-color="transparent" loext:char-shading-value="0"/>
    </style:style>
    <style:style style:name="T29" style:family="text">
      <style:text-properties fo:color="#1f1f1f" loext:opacity="100%" style:font-name="Google Sans" fo:font-style="normal" fo:font-weight="bold" fo:background-color="transparent" loext:char-shading-value="0"/>
    </style:style>
    <style:style style:name="T30" style:family="text">
      <style:text-properties fo:color="#1f1f1f" loext:opacity="100%" style:font-name="Arial2" fo:font-style="normal" fo:background-color="transparent" loext:char-shading-value="0"/>
    </style:style>
    <style:style style:name="T31" style:family="text">
      <style:text-properties fo:color="#1f1f1f" loext:opacity="100%" style:font-name="Google Sans" fo:font-style="normal" fo:background-color="transparent" loext:char-shading-value="0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9cm" fo:border="0.51pt solid #808080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Quadro1" text:anchor-type="char" svg:x="4.484cm" svg:y="-0.213cm" svg:width="10.881cm" svg:height="2.318cm" draw:z-index="0"><draw:text-box><text:p text:style-name="P2">Prefeitura Municipal de Poços de Caldas</text:p><text:p text:style-name="P2">Secretaria Municipal de Saúde</text:p><text:p text:style-name="P3">Qualidade e Monitoramento</text:p></draw:text-box></draw:frame><draw:frame draw:style-name="fr2" draw:name="Quadro2" text:anchor-type="char" svg:x="0.349cm" svg:y="-0.199cm" svg:width="2.884cm" svg:height="2.574cm" draw:z-index="1"><draw:text-box><text:p text:style-name="Standard"><draw:frame draw:style-name="fr3" draw:name="figuras1" text:anchor-type="as-char" svg:width="2.695cm" svg:height="2.443cm" draw:z-index="2"><draw:image xlink:href="Pictures/1000000000000200000001D586C03AD9.jpg" xlink:type="simple" xlink:show="embed" xlink:actuate="onLoad" draw:mime-type="image/jpeg"/></draw:frame></text:p></draw:text-box></draw:frame></text:p>
      <text:p text:style-name="P4"/>
      <text:p text:style-name="P4"/>
      <text:p text:style-name="P4"/>
      <text:p text:style-name="P4"/>
      <text:p text:style-name="P4"/>
      <text:p text:style-name="P5"/>
      <text:p text:style-name="P6"><text:span text:style-name="T1">Data:</text:span><text:span text:style-name="T2"> </text:span><text:span text:style-name="T3">15</text:span><text:span text:style-name="T4">/</text:span><text:span text:style-name="T5">0</text:span><text:span text:style-name="T6">6</text:span><text:span text:style-name="T1">/</text:span><text:span text:style-name="T7">202</text:span><text:span text:style-name="T8">6</text:span><text:span text:style-name="T9"> <text:s/></text:span><text:span text:style-name="T2"><text:s text:c="62"/></text:span><text:span text:style-name="T10">I</text:span><text:span text:style-name="T2">.</text:span><text:span text:style-name="T10">N</text:span><text:span text:style-name="T2">. N.º </text:span><text:span text:style-name="T8">0</text:span><text:span text:style-name="T11">0</text:span><text:span text:style-name="T12">2</text:span><text:span text:style-name="T13">/</text:span><text:span text:style-name="T14">20</text:span><text:span text:style-name="T15">2</text:span><text:span text:style-name="T8">6</text:span><text:span text:style-name="T16"> </text:span><text:span text:style-name="T17">DQM</text:span><text:span text:style-name="T2"> <text:s text:c="7"/></text:span><text:span text:style-name="T13"><text:s text:c="110"/></text:span></text:p>
      <text:p text:style-name="P7"><text:s text:c="101"/></text:p>
      <text:h text:style-name="P8" text:outline-level="1">MANUAL DE ORIENTAÇÃO TÉCNICA: </text:h>
      <text:h text:style-name="P9" text:outline-level="1"><text:s text:c="12"/></text:h>
      <text:p text:style-name="P10">Diretoria de Qualidade e Monitoramento (DQM) / Secretaria Municipal de Saúde de Poços de Caldas – MG</text:p>
      <text:p text:style-name="P11"><text:s text:c="8"/></text:p>
      <text:h text:style-name="P12" text:outline-level="2">1. OBJETIVO E DIRETRIZES GERAIS</text:h>
      <text:p text:style-name="P13"/>
      <text:p text:style-name="P11"><text:span text:style-name="T18">Este manual visa padronizar a atuação da equipe técnica na avaliação de laudos e relatórios médicos para a concessão do Cordão de Girassol, eliminando a subjetividade e garantindo a </text:span><text:span text:style-name="T19">segurança jurídica</text:span><text:span text:style-name="T20"> </text:span><text:span text:style-name="T18">dos atos administrativos.</text:span></text:p>
      <text:p text:style-name="P14"><text:span text:style-name="T19">Princípio Fundamental:</text:span><text:span text:style-name="T20"> </text:span><text:span text:style-name="T18">O Cordão de Girassol sinaliza </text:span><text:span text:style-name="T19">deficiências ocultas de longo prazo</text:span><text:span text:style-name="T20"> </text:span><text:span text:style-name="T18">que geram </text:span><text:span text:style-name="T19">barreiras funcionais ou de atendimento</text:span><text:span text:style-name="T18">. A análise não deve se limitar ao código do CID, mas avaliar o impacto funcional e a cronicidade da condição relatada pelo médico.</text:span></text:p>
      <text:p text:style-name="P11"/>
      <text:h text:style-name="P15" text:outline-level="2"><text:span text:style-name="T21">2. FLUXO DE AVALIAÇÃO EM 3 ETAPAS</text:span><text:span text:style-name="T22"> <text:s text:c="25"/></text:span></text:h>
      <text:p text:style-name="P16"><text:span text:style-name="T23">  </text:span><text:span text:style-name="T24">[Requerimento + Laudo]<text:line-break/></text:span><text:span text:style-name="T23">            │</text:span><text:span text:style-name="T24"><text:line-break/></text:span><text:span text:style-name="T23">            ▼</text:span><text:span text:style-name="T24"><text:line-break/></text:span><text:span text:style-name="T23">┌──────────────────────┐</text:span><text:span text:style-name="T24"><text:line-break/></text:span><text:span text:style-name="T23">│  </text:span><text:span text:style-name="T24">ETAPA 1: Formal     │ ──(Incompleto)──► INDEFERIDO / EXIGÊNCIA<text:line-break/></text:span><text:span text:style-name="T23">└──────────┬───────────┘</text:span><text:span text:style-name="T24"><text:line-break/></text:span><text:span text:style-name="T23">            │ </text:span><text:span text:style-name="T24">(Conforme)<text:line-break/></text:span><text:span text:style-name="T23">            ▼</text:span><text:span text:style-name="T24"><text:line-break/></text:span><text:span text:style-name="T23">┌──────────────────────┐</text:span><text:span text:style-name="T24"><text:line-break/></text:span><text:span text:style-name="T23">│  </text:span><text:span text:style-name="T24">ETAPA 2: CRM/Médico │ ──(Inativo/Inexistente)──► REJEITADO / AUDITORIA<text:line-break/></text:span><text:span text:style-name="T23">└──────────┬───────────┘</text:span><text:span text:style-name="T24"><text:line-break/></text:span><text:span text:style-name="T23">            │ </text:span><text:span text:style-name="T24">(Valido)<text:line-break/></text:span><text:span text:style-name="T23">            ▼</text:span><text:span text:style-name="T24"><text:line-break/></text:span><text:span text:style-name="T23">┌──────────────────────┐</text:span><text:span text:style-name="T24"><text:line-break/></text:span><text:span text:style-name="T23">│  </text:span><text:span text:style-name="T24">ETAPA 3: Material   │ ──(Sem cronicidade/barreira)──► INDEFERIDO<text:line-break/></text:span><text:span text:style-name="T23">└──────────┬───────────┘</text:span><text:span text:style-name="T24"><text:line-break/></text:span><text:span text:style-name="T23">            │ </text:span><text:span text:style-name="T24">(Atende critérios)<text:line-break/></text:span><text:span text:style-name="T23">            ▼</text:span><text:span text:style-name="T24"><text:line-break/></text:span><text:span text:style-name="T23">    </text:span><text:span text:style-name="T24">[DEFERIMENTO]</text:span></text:p>
      <text:h text:style-name="P12" text:outline-level="2"><text:soft-page-break/>3. CHECKLIST TÉCNICO DE ANÁLISE</text:h>
      <text:p text:style-name="P11"/>
      <text:h text:style-name="P17" text:outline-level="3">Etapa 1: Análise Formal da Documentação</text:h>
      <text:p text:style-name="P18">Verifique se o laudo médico apresenta obrigatoriamente:</text:p>
      <text:list text:style-name="L1">
        <text:list-item>
          <text:p text:style-name="P19">[ ] Nome completo do requerente e número do CPF.</text:p>
        </text:list-item>
        <text:list-item>
          <text:p text:style-name="P20"><text:span text:style-name="T25">[ ] Indicação explícita do diagnóstico e respectivo código </text:span><text:span text:style-name="T26">CID-10 ou CID-11</text:span><text:span text:style-name="T25">.</text:span></text:p>
        </text:list-item>
        <text:list-item>
          <text:p text:style-name="P19">[ ] Identificação clara do médico (nome, assinatura, número do CRM e carimbo legível ou assinatura digital ICP-Brasil).</text:p>
        </text:list-item>
        <text:list-item>
          <text:p text:style-name="P20"><text:span text:style-name="T25">[ ] Descrição de que a patologia impõe </text:span><text:span text:style-name="T26">impedimento de longo prazo</text:span><text:span text:style-name="T27"> </text:span><text:span text:style-name="T25">(previsão ou duração mínima de 2 anos).</text:span></text:p>
        </text:list-item>
      </text:list>
      <text:p text:style-name="P11"/>
      <text:h text:style-name="P17" text:outline-level="3">Etapa 2: Validade e Autenticidade Cadastral</text:h>
      <text:list text:style-name="L2">
        <text:list-item>
          <text:p text:style-name="P21"><text:span text:style-name="T25">[ ] </text:span><text:span text:style-name="T26">Consulta no CFM:</text:span><text:span text:style-name="T27"> </text:span><text:span text:style-name="T25">Realizar a verificação do registro do médico assistente no site do Conselho Federal de Medicina. O CRM deve estar ativo.</text:span></text:p>
        </text:list-item>
        <text:list-item>
          <text:p text:style-name="P21"><text:span text:style-name="T25">[ ] </text:span><text:span text:style-name="T26">Origem do Laudo:</text:span><text:span text:style-name="T27"> </text:span><text:span text:style-name="T25">Lembre-se de que laudos emitidos por médicos da Atenção Primária (ESF/PSF) ou clínicos gerais têm </text:span><text:span text:style-name="T26">mesmo valor legal</text:span><text:span text:style-name="T27"> </text:span><text:span text:style-name="T25">que laudos de médicos especialistas. </text:span><text:span text:style-name="T26">É vedado indeferir o pedido alegando falta de carimbo de subespecialista.</text:span></text:p>
        </text:list-item>
      </text:list>
      <text:p text:style-name="P11"/>
      <text:h text:style-name="P17" text:outline-level="3">Etapa 3: Análise Material e de Cronicidade Funcional</text:h>
      <text:p text:style-name="P18">A equipe deve observar se a condição informada se enquadra nos critérios biopsicossociais de deficiência:</text:p>
      <text:list text:style-name="L3">
        <text:list-item>
          <text:p text:style-name="P22"><text:span text:style-name="T25">[ ] </text:span><text:span text:style-name="T26">Cronicidade:</text:span><text:span text:style-name="T27"> </text:span><text:span text:style-name="T25">Condições crônicas, progressivas ou refratárias (ex: dores crônicas severas, uso de imunobiológicos, transtornos do neurodesenvolvimento, limitação de permanência em pé, fadiga extrema).</text:span></text:p>
        </text:list-item>
        <text:list-item>
          <text:p text:style-name="P22"><text:span text:style-name="T25">[ ] </text:span><text:span text:style-name="T26">Necessidade de Suporte:</text:span><text:span text:style-name="T27"> </text:span><text:span text:style-name="T25">A limitação relatada justifica o uso do símbolo para assegurar tempo, paciência ou suporte diferenciado no atendimento prioritário?</text:span></text:p>
        </text:list-item>
      </text:list>
      <text:p text:style-name="P11"/>
      <text:h text:style-name="P12" text:outline-level="2">4. CRITÉRIOS OBJETIVOS PARA DEFERIMENTO E INDEFERIMENTO</text:h>
      <text:p text:style-name="P11"/>
      <text:h text:style-name="P17" text:outline-level="3">A. Hipóteses de DEFERIMENTO (Aprovação)</text:h>
      <text:p text:style-name="P14"><text:span text:style-name="T18">O requerimento será </text:span><text:span text:style-name="T19">DEFERIDO</text:span><text:span text:style-name="T20"> </text:span><text:span text:style-name="T18">quando o laudo/relatório preencher todos os requisitos da IN e demonstrar:</text:span></text:p>
      <text:list text:style-name="L4">
        <text:list-item>
          <text:p text:style-name="P23"><text:span text:style-name="T26">Transtornos do Neurodesenvolvimento / Mentaise Sensoriais:</text:span><text:span text:style-name="T27"> </text:span><text:span text:style-name="T25">TEA (Transtorno do Espectro Autista), TDAH com severo comprometimento, Deficiência Intelectual, Deficiência Auditiva ou Visual não aparentes.</text:span></text:p>
        </text:list-item>
        <text:list-item>
          <text:p text:style-name="P23"><text:span text:style-name="T26">Doenças Crônicas Autoimunes ou Reumáticas com Impacto Funcional:</text:span><text:span text:style-name="T27"> </text:span><text:span text:style-name="T25">Espondilite Anquilosante, Artrite Reumatóide, Fibromialgia grave, Doença de Crohn, Retocolite </text:span><text:soft-page-break/><text:span text:style-name="T25">Ulcerativa, Lupus Eritematoso Sistêmico (quando relatada limitação de longo prazo no laudo).</text:span></text:p>
        </text:list-item>
        <text:list-item>
          <text:p text:style-name="P23"><text:span text:style-name="T26">Condições Neurológicas ou Metabólicas Crônicas:</text:span><text:span text:style-name="T27"> </text:span><text:span text:style-name="T25">Epilepsia refratária, Esclerose Múltipla, Neuropatias crônicas, Ostomias não visíveis.</text:span></text:p>
        </text:list-item>
      </text:list>
      <text:p text:style-name="P11"/>
      <text:h text:style-name="P17" text:outline-level="3">B. Hipóteses de INDEFERIMENTO (Recusa) e Redação Padrão</text:h>
      <text:p text:style-name="P14"><text:span text:style-name="T18">O requerimento será </text:span><text:span text:style-name="T19">INDEFERIDO</text:span><text:span text:style-name="T20"> </text:span><text:span text:style-name="T18">e o parecer deve ser motivado com base nas diretrizes abaixo:</text:span></text:p>
      <text:h text:style-name="P24" text:outline-level="4">Motivo 1: Ausência de Caráter Crônico / Impedimento de Longo Prazo (&lt; 2 anos)</text:h>
      <text:list text:style-name="L5">
        <text:list-item>
          <text:p text:style-name="P25"><text:span text:style-name="T26">Situação:</text:span><text:span text:style-name="T27"> </text:span><text:span text:style-name="T25">Doenças agudas, fraturas temporárias, quadros infecciosos passageiros, dores pontuais ou pós-operatórios recentes.</text:span></text:p>
        </text:list-item>
        <text:list-item>
          <text:p text:style-name="P25"><text:span text:style-name="T26">Texto para Parecer:</text:span><text:span text:style-name="T28">"Indeferido com fulcro no Art. 2º, inc. II e Art. 4º, inc. III da IN SMS/DQM Nº XXX/2026 e Art. 2º da Lei Federal nº 13.146/2015. A documentação apresentada refere-se a uma condição de saúde temporária/aguda, não restando comprovado o impedimento de longo prazo (mínimo de 2 anos) necessário para o enquadramento em deficiência oculta."</text:span></text:p>
        </text:list-item>
      </text:list>
      <text:p text:style-name="P11"/>
      <text:h text:style-name="P24" text:outline-level="4">Motivo 2: Inépcia / Ausência de Requisitos Formais no Laudo</text:h>
      <text:list text:style-name="L6">
        <text:list-item>
          <text:p text:style-name="P26"><text:span text:style-name="T26">Situação:</text:span><text:span text:style-name="T27"> </text:span><text:span text:style-name="T25">Laudo sem CID, sem identificação do paciente, rasurado, sem CRM ou sem assinatura médica.</text:span></text:p>
        </text:list-item>
        <text:list-item>
          <text:p text:style-name="P26"><text:span text:style-name="T26">Texto para Parecer:</text:span><text:span text:style-name="T28">"Indeferido com fulcro no Art. 4º da IN SMS/DQM Nº XXX/2026. A documentação apresentada não contém os requisitos formais obrigatórios (ausência de [citar o item: CID / identificação do CPF / descrição clínica / carimbo legível do CRM]). O requerente poderá protocolar novo pedido após adequação junto ao médico assistente."</text:span></text:p>
        </text:list-item>
      </text:list>
      <text:p text:style-name="P11"/>
      <text:h text:style-name="P24" text:outline-level="4">Motivo 3: Falta de Nexo Causal entre a Patologia e as Barreiras de Atendimento</text:h>
      <text:list text:style-name="L7">
        <text:list-item>
          <text:p text:style-name="P27"><text:span text:style-name="T26">Situação:</text:span><text:span text:style-name="T27"> </text:span><text:span text:style-name="T25">Doenças controladas e assintomáticas sem histórico de limitação descrita no relatório.</text:span></text:p>
        </text:list-item>
        <text:list-item>
          <text:p text:style-name="P27"><text:span text:style-name="T26">Texto para Parecer:</text:span><text:span text:style-name="T28">"Indeferido com base no Art. 2º, inc. I e Art. 5º, inc. III da IN SMS/DQM Nº XXX/2026. O relatório médico não descreve limitações funcionais ou barreiras operacionais de longo prazo que justifiquem a necessidade de identificação visual por meio do Cordão de Girassol."</text:span></text:p>
        </text:list-item>
      </text:list>
      <text:p text:style-name="P11"/>
      <text:h text:style-name="P12" text:outline-level="2">5. PROCEDIMENTOS DE AUDITORIA E DÚVIDA RAZOÁVEL</text:h>
      <text:p text:style-name="P11"/>
      <text:p text:style-name="P18">Caso a equipe técnica suspeite de inconsistência material ou falsidade ideológica no laudo apresentado:</text:p>
      <text:p text:style-name="P11"/>
      <text:list text:style-name="L8">
        <text:list-item>
          <text:p text:style-name="P28"><text:soft-page-break/><text:span text:style-name="T26">Consulta ao e-SUS / PEC:</text:span><text:span text:style-name="T27"> </text:span><text:span text:style-name="T25">Para laudos emitidos por médicos do município, o analista pode checar o histórico de consultas no Prontuário Eletrônico do Cidadão para confirmar o acompanhamento contínuo.</text:span></text:p>
        </text:list-item>
        <text:list-item>
          <text:p text:style-name="P28"><text:span text:style-name="T26">Ofício de Confirmação:</text:span><text:span text:style-name="T27"> </text:span><text:span text:style-name="T25">Enviar notificação oficial ao médico emissor concedendo prazo de 10 dias úteis para ratificar a autenticidade do laudo e as informações prestadas.</text:span></text:p>
        </text:list-item>
        <text:list-item>
          <text:p text:style-name="P28"><text:span text:style-name="T26">Encaminhamento para Apuração:</text:span><text:span text:style-name="T27"> </text:span><text:span text:style-name="T25">Caso seja confirmada falsidade do documento, indeferir imediatamente o pedido e formalizar o ato à DQM para notificação ao CRM-MG e às autoridades competentes (Art. 6º da IN).</text:span></text:p>
        </text:list-item>
      </text:list>
      <text:p text:style-name="P11"/>
      <text:h text:style-name="P12" text:outline-level="2">6. O QUE A EQUIPE TÉCNICA NUNCA DEVE FAZER (Vedações)</text:h>
      <text:p text:style-name="P11"/>
      <text:list text:style-name="L9">
        <text:list-item>
          <text:p text:style-name="P29"><text:span text:style-name="T27">❌ </text:span><text:span text:style-name="T29">Não exigir laudo emitido exclusivamente por médico especialista:</text:span><text:span text:style-name="T30"> </text:span><text:span text:style-name="T31">O laudo do médico da ESF/SUS tem total validade legal (Resolução CFM nº 1.658/2002).</text:span></text:p>
        </text:list-item>
        <text:list-item>
          <text:p text:style-name="P29"><text:span text:style-name="T27">❌ </text:span><text:span text:style-name="T29">Não criar 'listas fechadas' arbitrárias de doenças no balcão:</text:span><text:span text:style-name="T30"> </text:span><text:span text:style-name="T31">A análise deve ponderar o impacto funcional relatado e o conceito biopsicossocial da Lei nº 13.146/2015.</text:span></text:p>
        </text:list-item>
        <text:list-item>
          <text:p text:style-name="P29"><text:span text:style-name="T27">❌ </text:span><text:span text:style-name="T29">Não emitir indeferimento sem fundamentação clara:</text:span><text:span text:style-name="T30"> </text:span><text:span text:style-name="T31">Todo parecer de recusa deve citar expressamente a IN Municipal e a legislação federal correspondente.</text:span></text:p>
        </text:list-item>
      </text:list>
      <text:p text:style-name="P3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oogle" svg:font-family="Google"/>
    <style:font-face style:name="Google Sans" svg:font-family="'Google Sans', sans-serif"/>
    <style:font-face style:name="Google Sans Text" svg:font-family="'Google Sans Text', sans-serif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Lucida Sans Unicode1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heerElegance" svg:font-family="SheerElegance, 'Courier New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fo:font-style="italic" style:font-size-asian="12pt" style:font-style-asian="italic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2pt" style:font-size-asian="12pt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WW-Título" style:family="paragraph" style:parent-style-name="Standard" style:next-style-name="Subtitle">
      <style:paragraph-properties fo:text-align="center" style:justify-single-word="false"/>
      <style:text-properties style:font-name="SheerElegance" fo:font-family="SheerElegance, 'Courier New'" style:font-family-generic="swiss" style:font-pitch="variable" fo:font-size="30pt" style:font-size-asian="30pt" style:font-name-complex="SheerElegance" style:font-family-complex="SheerElegance, 'Courier New'" style:font-family-generic-complex="swiss" style:font-pitch-complex="variable"/>
    </style:style>
    <style:style style:name="Subtitle" style:family="paragraph" style:parent-style-name="Capítulo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údo_20_de_20_quadro" style:display-name="Conteúdo de quadro" style:family="paragraph" style:parent-style-name="Text_20_body"/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-Título1" style:family="paragraph" style:parent-style-name="Standard" style:next-style-name="Subtitle">
      <style:paragraph-properties fo:text-align="center" style:justify-single-word="false"/>
      <style:text-properties style:font-name="SheerElegance" fo:font-family="SheerElegance, 'Courier New'" style:font-family-generic="swiss" style:font-pitch="variable" fo:font-size="30pt" style:font-size-asian="30pt" style:font-name-complex="SheerElegance" style:font-family-complex="SheerElegance, 'Courier New'" style:font-family-generic-complex="swiss" style:font-pitch-complex="variable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fo:hyphenation-ladder-count="no-limit" fo:hyphenation-keep="auto" loext:hyphenation-keep-type="column" style:text-autospace="none" style:punctuation-wrap="hanging" style:line-break="strict" style:writing-mode="lr-tb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WW8Num2z0" style:family="text">
      <style:text-properties style:font-name="StarSymbol" fo:font-family="StarSymbol, 'Arial Unicode MS'" fo:font-size="9pt" style:font-size-asian="9pt" style:font-name-complex="StarSymbol" style:font-family-complex="StarSymbol, 'Arial Unicode MS'" style:font-size-complex="9pt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7" style:display-name="Fonte parág. padrão7" style:family="text"/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size-complex="9pt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size-complex="9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Fonte_20_parág._20_padrão6" style:display-name="Fonte parág. padrão6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Fonte_20_parág._20_padrão5" style:display-name="Fonte parág. padrão5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Fonte_20_parág._20_padrão4" style:display-name="Fonte parág. padrão4" style:family="text"/>
    <style:style style:name="WW-Absatz-Standardschriftart11111111111" style:family="text"/>
    <style:style style:name="Fonte_20_parág._20_padrão3" style:display-name="Fonte parág. padrão3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Fonte_20_parág._20_padrão2" style:display-name="Fonte parág. padrão2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onte_20_parág._20_padrão1" style:display-name="Fonte parág. padrão1" style:family="text"/>
    <style:style style:name="Marcadore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name-complex="StarSymbol" style:font-family-complex="StarSymbol, 'Arial Unicode MS'" style:font-size-complex="9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.499cm" fo:margin-left="2.501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2"/>
    <style:master-page style:name="First_20_Page" style:display-name="First Page" style:page-layout-name="Mpm3" draw:style-name="Mdp2" style:next-style-name="Standard"/>
    <style:master-page style:name="Index" style:page-layout-name="Mpm3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MPC</meta:initial-creator>
    <meta:creation-date>2013-07-19T13:29:00</meta:creation-date>
    <dc:date>2026-07-30T10:30:16.343028000</dc:date>
    <meta:editing-cycles>195</meta:editing-cycles>
    <meta:editing-duration>P1DT11H50M54S</meta:editing-duration>
    <meta:generator>LibreOffice/25.2.7.2$Windows_X86_64 LibreOffice_project/5cbfd1ab6520636bb5f7b99185aa69bd7456825d</meta:generator>
    <meta:print-date>2026-07-30T10:29:58.914944800</meta:print-date>
    <meta:printed-by>Arquivos PDF</meta:printed-by>
    <meta:document-statistic meta:table-count="0" meta:image-count="1" meta:object-count="0" meta:page-count="4" meta:paragraph-count="55" meta:word-count="954" meta:character-count="6842" meta:non-whitespace-character-count="5521"/>
  </office:meta>
</office:document-meta>
</file>